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2" text:outline-level="2"><text:bookmark text:name="lexique"/><text:bookmark-start text:name="__RefHeading___lexique_1"/><text:bookmark-start text:name="lexique"/>Lexique<text:bookmark-end text:name="__RefHeading___lexique_1"/><text:bookmark-end text:name="lexique"/></text:h>
      <text:h text:style-name="Heading_20_3" text:outline-level="3"><text:bookmark-start text:name="__RefHeading___alur_2"/><text:bookmark-start text:name="alur"/>ALUR<text:bookmark-end text:name="__RefHeading___alur_2"/><text:bookmark-end text:name="alur"/></text:h>
      <text:p text:style-name="Text_20_body">projet de loi “Accès au Logement pour un Urbanisme Rénové”<text:line-break/>
<text:a xlink:type="simple" xlink:href="http://habicoop.fr/spip.php?article453" text:style-name="Internet_20_link" text:visited-style-name="Visited_20_Internet_20_Link">http://habicoop.fr/spip.php?article453</text:a></text:p>
      <text:h text:style-name="Heading_20_3" text:outline-level="3"><text:bookmark-start text:name="__RefHeading___cub_3"/><text:bookmark-start text:name="cub"/>CUB<text:bookmark-end text:name="__RefHeading___cub_3"/><text:bookmark-end text:name="cub"/></text:h>
      <text:p text:style-name="Text_20_body">Communauté Urbaine de Bordeaux<text:line-break/>
<text:a xlink:type="simple" xlink:href="http://www.lacub.fr/" text:style-name="Internet_20_link" text:visited-style-name="Visited_20_Internet_20_Link">http://www.lacub.fr/</text:a></text:p>
      <text:h text:style-name="Heading_20_3" text:outline-level="3"><text:bookmark-start text:name="__RefHeading___pdu_4"/><text:bookmark-start text:name="pdu"/>PDU<text:bookmark-end text:name="__RefHeading___pdu_4"/><text:bookmark-end text:name="pdu"/></text:h>
      <text:p text:style-name="Text_20_body"><text:a xlink:type="simple" xlink:href="http://fr.wikipedia.org/wiki/Plan_de_d%C3%A9placements_urbains" text:style-name="Internet_20_link" text:visited-style-name="Visited_20_Internet_20_Link">Plan de Déplacements Urbains</text:a></text:p>
      <text:h text:style-name="Heading_20_3" text:outline-level="3"><text:bookmark-start text:name="__RefHeading___plh_5"/><text:bookmark-start text:name="plh"/>PLH<text:bookmark-end text:name="__RefHeading___plh_5"/><text:bookmark-end text:name="plh"/></text:h>
      <text:p text:style-name="Text_20_body">Programme Local de l’Habitat<text:line-break/>
<text:a xlink:type="simple" xlink:href="http://www.lacub.fr/plh" text:style-name="Internet_20_link" text:visited-style-name="Visited_20_Internet_20_Link">http://www.lacub.fr/plh</text:a></text:p>
      <text:h text:style-name="Heading_20_3" text:outline-level="3"><text:bookmark-start text:name="__RefHeading___plu_6"/><text:bookmark-start text:name="plu"/>PLU<text:bookmark-end text:name="__RefHeading___plu_6"/><text:bookmark-end text:name="plu"/></text:h>
      <text:p text:style-name="Text_20_body">Plan Local d’Urbanisme<text:line-break/>
Le droit des sols sur la Communauté urbaine de Bordeaux est régi par un Plan local d’urbanisme.<text:line-break/>
Ce document d’urbanisme s’applique à toutes les demandes de particuliers, de professionnels ou de collectivités concernant les autorisations d’occupations des sols, comme par exemple les permis de construire ou les certificats d’urbanisme.<text:line-break/>
<text:a xlink:type="simple" xlink:href="http://www.lacub.fr/plan-local-d-urbanisme-plu/plan-local-d-urbanisme-plu" text:style-name="Internet_20_link" text:visited-style-name="Visited_20_Internet_20_Link">http://www.lacub.fr/plan-local-d-urbanisme-plu/plan-local-d-urbanisme-plu</text:a></text:p>
      <text:h text:style-name="Heading_20_3" text:outline-level="3"><text:bookmark-start text:name="__RefHeading___scot_7"/><text:bookmark-start text:name="scot"/>SCOT<text:bookmark-end text:name="__RefHeading___scot_7"/><text:bookmark-end text:name="scot"/></text:h>
      <text:p text:style-name="Text_20_body">Schéma de COhérence Territoriale</text:p>
      <text:h text:style-name="Heading_20_3" text:outline-level="3"><text:bookmark-start text:name="__RefHeading___sru_8"/><text:bookmark-start text:name="sru"/>SRU<text:bookmark-end text:name="__RefHeading___sru_8"/><text:bookmark-end text:name="sru"/></text:h>
      <text:p text:style-name="Text_20_body">loi relative à la Solidarité et au Renouvellement Urb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xique</dc:title>
  </office:meta>
</office:document-meta>
</file>