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le-lieu:par_rapport_au_plu"/><text:bookmark-start text:name="__RefHeading___le_plu_1"/><text:bookmark-start text:name="le_plu"/>Le PLU<text:bookmark-end text:name="__RefHeading___le_plu_1"/><text:bookmark-end text:name="le_plu"/></text:h>
      <text:p text:style-name="Text_20_body">Le droit des sols sur la Métropole de Bordeaux est régi par un plan local d’urbanisme (PLU).<text:line-break/></text:p>
      <text:p text:style-name="Text_20_body">Ce document d’urbanisme s’applique à toutes les demandes de particuliers, de professionnels ou de collectivités concernant les autorisations d’occupations des sols, comme par exemple les permis de construire ou les certificats d’urbanisme.</text:p>
      <text:p text:style-name="Text_20_body"><text:a xlink:type="simple" xlink:href="https://www.bordeaux-metropole.fr/Vivre-habiter/Construire-et-renover/Plan-local-d-urbanisme-PLU/Consulter-le-PLU-en-vigueur" text:style-name="Internet_20_link" text:visited-style-name="Visited_20_Internet_20_Link">Consulter le PLU sur le site de Bordeaux Métropo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-lieu:par_rapport_au_plu</dc:title>
  </office:meta>
</office:document-meta>
</file>