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.3229166666667cm" svg:height="1.6545004306632cm"><draw:image xlink:href="Pictures/e060499add9c004ddf8f25525de00ee1.jpg" xlink:type="simple" xlink:show="embed" xlink:actuate="onLoad"/></draw:frame><text:bookmark text:name="galerie_photos:rencontre_cooperatives"/>
~~DISCUSSION:off~~</text:p>
      <text:h text:style-name="Heading_20_1" text:outline-level="1"><text:bookmark-start text:name="__RefHeading___eme_rencontre_nationale_des_cooperatives_d_habitants_10_11_et_12_octobre_2008_1"/><text:bookmark-start text:name="eme_rencontre_nationale_des_cooperatives_d_habitants_10_11_et_12_octobre_2008"/>3ème rencontre nationale des coopératives d'habitants 10, 11 et 12 octobre 2008<text:bookmark-end text:name="__RefHeading___eme_rencontre_nationale_des_cooperatives_d_habitants_10_11_et_12_octobre_2008_1"/><text:bookmark-end text:name="eme_rencontre_nationale_des_cooperatives_d_habitants_10_11_et_12_octobre_2008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alerie_photos:rencontre_cooperatives</dc:title>
  </office:meta>
</office:document-meta>
</file>