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e060499add9c004ddf8f25525de00ee1.jpg"/>
  <manifest:file-entry manifest:media-type="image/png" manifest:full-path="Pictures/54abccffc4d70d941dbc35d9a64f5a6d.png"/>
  <manifest:file-entry manifest:media-type="image/jpeg" manifest:full-path="Pictures/575f08036af50826922214b68d87de16.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2.6458333333333cm" svg:height="3.3090008613264cm"><draw:image xlink:href="Pictures/e060499add9c004ddf8f25525de00ee1.jpg" xlink:type="simple" xlink:show="embed" xlink:actuate="onLoad"/></draw:frame></text:p>
      <text:h text:style-name="Heading_20_1" text:outline-level="1"><text:bookmark text:name="et-autour:partenaires"/><text:bookmark-start text:name="__RefHeading___habicoop_1"/><text:bookmark-start text:name="habicoop"/>Habicoop<text:bookmark-end text:name="__RefHeading___habicoop_1"/><text:bookmark-end text:name="habicoop"/></text:h>
      <text:p text:style-name="Text_20_body">Le projet d’Habicoop (Fédération Française des coopératives d’Habitants) est d’accompagner la création et le développement des coopératives d’habitants.
Créer un habitat groupé sous forme coopérative, cela ne s’improvise pas… L’association réunit donc une série de partenaires et les outils qui faciliteront les démarches de porteurs de projets coopératifs.<text:line-break/></text:p>
      <text:p text:style-name="Text_20_body"><text:a xlink:type="simple" xlink:href="http://www.habicoop.fr/" text:style-name="Internet_20_link" text:visited-style-name="Visited_20_Internet_20_Link">Site internet</text:a></text:p>
      <text:h text:style-name="Heading_20_1" text:outline-level="1"><text:bookmark-start text:name="__RefHeading___at_coop_2"/><text:bookmark-start text:name="at_coop"/>At'coop<text:bookmark-end text:name="__RefHeading___at_coop_2"/><text:bookmark-end text:name="at_coop"/></text:h>
      <text:p text:style-name="Text_20_body">L'atelier des coopératives d'habitants en Nouvelle-Aquitaine</text:p>
      <text:p text:style-name="Text_20_body"><text:a xlink:type="simple" xlink:href="http://atcoop.org" text:style-name="Internet_20_link" text:visited-style-name="Visited_20_Internet_20_Link">Site internet</text:a></text:p>
      <text:h text:style-name="Heading_20_1" text:outline-level="1"><text:bookmark-start text:name="__RefHeading___cdc_habitat_3"/><text:bookmark-start text:name="cdc_habitat"/>CDC Habitat<text:bookmark-end text:name="__RefHeading___cdc_habitat_3"/><text:bookmark-end text:name="cdc_habitat"/></text:h>
      <text:p text:style-name="Text_20_body">Le bailleur social CDC Habitat</text:p>
      <text:p text:style-name="Text_20_body"><text:a xlink:type="simple" xlink:href="https://www.cdc-habitat.com/" text:style-name="Internet_20_link" text:visited-style-name="Visited_20_Internet_20_Link">Site internet</text:a></text:p>
      <text:h text:style-name="Heading_20_1" text:outline-level="1"><text:bookmark-start text:name="__RefHeading___dans_le_quartier_4"/><text:bookmark-start text:name="dans_le_quartier"/>Dans le quartier<text:bookmark-end text:name="__RefHeading___dans_le_quartier_4"/><text:bookmark-end text:name="dans_le_quartier"/></text:h>
      <text:h text:style-name="Heading_20_3" text:outline-level="3"><text:bookmark-start text:name="__RefHeading___le_centre_social_bordeaux-nord_5"/><text:bookmark-start text:name="le_centre_social_bordeaux-nord"/>Le Centre social Bordeaux-Nord<text:bookmark-end text:name="__RefHeading___le_centre_social_bordeaux-nord_5"/><text:bookmark-end text:name="le_centre_social_bordeaux-nord"/></text:h>
      <text:p text:style-name="Text_20_body"><draw:a xlink:type="simple" xlink:href="http://csbn.org/"><draw:frame draw:style-name="media" draw:name="1" text:anchor-type="as-char" draw:z-index="1" svg:width="3.175cm" svg:height="1.9314583333333cm"><draw:image xlink:href="Pictures/54abccffc4d70d941dbc35d9a64f5a6d.png" xlink:type="simple" xlink:show="embed" xlink:actuate="onLoad"/></draw:frame></draw:a></text:p>
      <text:p text:style-name="Text_20_body">Le Centre social Bordeaux-Nord nous accueille régulièrement pour nos réunions plénières, nos AG, et des événements ponctuels<text:line-break/></text:p>
      <text:p text:style-name="Text_20_body"><text:a xlink:type="simple" xlink:href="http://hnord.org/hn/doku.php?id=association:membres-honneurs" text:style-name="Internet_20_link" text:visited-style-name="Visited_20_Internet_20_Link">Membre d'honneur de l'association</text:a><text:line-break/></text:p>
      <text:h text:style-name="Heading_20_1" text:outline-level="1"><text:bookmark-start text:name="__RefHeading___collectivites_territoriales_6"/><text:bookmark-start text:name="collectivites_territoriales"/>Collectivités territoriales<text:bookmark-end text:name="__RefHeading___collectivites_territoriales_6"/><text:bookmark-end text:name="collectivites_territoriales"/></text:h>
      <text:h text:style-name="Heading_20_3" text:outline-level="3"><text:bookmark-start text:name="__RefHeading___la_mairie_de_bordeaux_7"/><text:bookmark-start text:name="la_mairie_de_bordeaux"/>La Mairie de Bordeaux<text:bookmark-end text:name="__RefHeading___la_mairie_de_bordeaux_7"/><text:bookmark-end text:name="la_mairie_de_bordeaux"/></text:h>
      <text:p text:style-name="Text_20_body"><text:a xlink:type="simple" xlink:href="http://www.bordeaux.fr/" text:style-name="Internet_20_link" text:visited-style-name="Visited_20_Internet_20_Link">Site internet</text:a></text:p>
      <text:h text:style-name="Heading_20_3" text:outline-level="3"><text:bookmark-start text:name="__RefHeading___la_metropole_de_bordeaux_8"/><text:bookmark-start text:name="la_metropole_de_bordeaux"/>La Métropole de Bordeaux<text:bookmark-end text:name="__RefHeading___la_metropole_de_bordeaux_8"/><text:bookmark-end text:name="la_metropole_de_bordeaux"/></text:h>
      <text:p text:style-name="Text_20_body">En 2012, nous avons reçu le prix “coup de cœur” de la CUB</text:p>
      <text:p text:style-name="Text_20_body"><text:a xlink:type="simple" xlink:href="http://entreprendreautrement.lacub.fr/toute-l-actualite/article/les-coups-de-coeur-du-mois-de-l" text:style-name="Internet_20_link" text:visited-style-name="Visited_20_Internet_20_Link">Les lauréats du prix coup de cœur 2012</text:a></text:p>
      <text:p text:style-name="Text_20_body"><text:a xlink:type="simple" xlink:href="https://www.bordeaux-metropole.fr/" text:style-name="Internet_20_link" text:visited-style-name="Visited_20_Internet_20_Link">Site internet</text:a></text:p>
      <text:h text:style-name="Heading_20_3" text:outline-level="3"><text:bookmark-start text:name="__RefHeading___le_conseil_departemental_de_la_gironde_9"/><text:bookmark-start text:name="le_conseil_departemental_de_la_gironde"/>Le Conseil Départemental de la Gironde<text:bookmark-end text:name="__RefHeading___le_conseil_departemental_de_la_gironde_9"/><text:bookmark-end text:name="le_conseil_departemental_de_la_gironde"/></text:h>
      <text:p text:style-name="Text_20_body"><text:a xlink:type="simple" xlink:href="https://www.gironde.fr/" text:style-name="Internet_20_link" text:visited-style-name="Visited_20_Internet_20_Link">Site internet</text:a></text:p>
      <text:h text:style-name="Heading_20_1" text:outline-level="1"><text:bookmark-start text:name="__RefHeading___des_etudiants_10"/><text:bookmark-start text:name="des_etudiants"/>Des étudiants<text:bookmark-end text:name="__RefHeading___des_etudiants_10"/><text:bookmark-end text:name="des_etudiants"/></text:h>
      <text:h text:style-name="Heading_20_3" text:outline-level="3"><text:bookmark-start text:name="__RefHeading___les_3c_claire_seze_cyrille_bardinet_et_camille_dugarry_etudiants_en_architecture_11"/><text:bookmark-start text:name="les_3c_claire_seze_cyrille_bardinet_et_camille_dugarry_etudiants_en_architecture"/>Les 3C (Claire Sèze, Cyrille Bardinet et Camille Dugarry étudiants en architecture)<text:bookmark-end text:name="__RefHeading___les_3c_claire_seze_cyrille_bardinet_et_camille_dugarry_etudiants_en_architecture_11"/><text:bookmark-end text:name="les_3c_claire_seze_cyrille_bardinet_et_camille_dugarry_etudiants_en_architecture"/></text:h>
      <text:h text:style-name="Heading_20_4" text:outline-level="4"><text:bookmark-start text:name="__RefHeading___rencontre_du_13_juillet_2007_12"/><text:bookmark-start text:name="rencontre_du_13_juillet_2007"/>Rencontre du 13 juillet 2007<text:bookmark-end text:name="__RefHeading___rencontre_du_13_juillet_2007_12"/><text:bookmark-end text:name="rencontre_du_13_juillet_2007"/></text:h>
      <text:p text:style-name="Text_20_body">Nous avons discuté de nos démarches respectives chez moi avec François et ces 3 jeunes étudiants en architecture, puis nous avons parcouru le site, grimpé sur le toit des hangars des quais, visité le jardin de ta sœur, disserté devant les travaux réalisés ou en cours du quartier et fini au Molly Malones devant une pinte bien méritée, pour tomber au retour sur notre Marc national en goguette... <text:line-break/>
La <text:a xlink:type="simple" xlink:href="https://www.hnord.o2switch.net/hn/lib/exe/fetch.php?media=projet_partenariat.pdf" text:style-name="Internet_20_link" text:visited-style-name="Visited_20_Internet_20_Link">lettre de partenariat</text:a> explique bien les tenants et aboutissants de cette 
rencontre passionnante.</text:p>
      <text:h text:style-name="Heading_20_4" text:outline-level="4"><text:bookmark-start text:name="__RefHeading___le_2_mars_2008_les_3c_presentent_leurs_travaux_a_l_utopia_13"/><text:bookmark-start text:name="le_2_mars_2008_les_3c_presentent_leurs_travaux_a_l_utopia"/>Le 2 mars 2008, les '3C' présentent leurs travaux à l'UTOPIA !<text:bookmark-end text:name="__RefHeading___le_2_mars_2008_les_3c_presentent_leurs_travaux_a_l_utopia_13"/><text:bookmark-end text:name="le_2_mars_2008_les_3c_presentent_leurs_travaux_a_l_utopia"/></text:h>
      <text:p text:style-name="Text_20_body"><text:span text:style-name="Source_20_Text">&lt;/p&gt;
&lt;table&gt;
&lt;tr&gt;
&lt;td style="width: 40%; padding: 10px;"&gt;
&lt;p&gt;</text:span>
<draw:frame draw:style-name="media" draw:name="2" text:anchor-type="as-char" draw:z-index="2" svg:width="7.9375cm" svg:height="5.2122916666667cm"><draw:image xlink:href="Pictures/575f08036af50826922214b68d87de16.jpg" xlink:type="simple" xlink:show="embed" xlink:actuate="onLoad"/></draw:frame>
<text:span text:style-name="Source_20_Text">&lt;/p&gt;
&lt;/td&gt;&lt;td style="width: 60%; padding: 10px 20px;"&gt;
&lt;p&gt;</text:span></text:p>
      <text:p text:style-name="Text_20_body">Nos fameux 3C, les architectes Claire Sèze, Cyrille Bardinet et Camille Dugarry, présentent leur travaux lors du petit déjeuner de l'UTOPIA dimanche matin 2 mars à 10 heures.
<text:a xlink:type="simple" xlink:href="http://www.cinemas-utopia.org/U-blog/bordeaux/index.php?post/2008/02/26/PETIT-DEJEUNER-avec-Claire-Seze-Cyrille-Bardinet-et-Camille-Dugarry-architectes" text:style-name="Internet_20_link" text:visited-style-name="Visited_20_Internet_20_Link">Consultez le programme de l'événement</text:a></text:p>
      <text:p text:style-name="Text_20_body"><text:span text:style-name="Emphasis">ci-contre la maquette réalisée à l'occasion de leur étude du projet Hnord</text:span></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able:table-cell office:value-type="string" table:style-name="PluginODTAutoStyle_TableCell_4">
            <text:p text:style-name="PluginODTAutoStyle_Paragraph_5">Cette maquette, travail de fin d'études, reste un cas d'école, elle ne présage en rien de la maquette définitive qui concrétisera le résultat des travaux des Ateliers Participatifs d'Architecture.
</text:p>
          </table:table-cell>
        </table:table-row>
      </table:table>
      <text:p text:style-name="Text_20_body"><text:span text:style-name="Source_20_Text">&lt;/p&gt;
&lt;/td&gt;&lt;/tr&gt;&lt;/table&gt;
&lt;p&gt;</text:span></text:p>
      <text:p text:style-name="Horizontal_20_Lin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1::00:00</meta:creation-date>
    <dc:creator>Generated</dc:creator>
    <dc:date>1970-01-01T01::00:00</dc:date>
    <dc:language>en-US</dc:language>
    <meta:editing-cycles>1</meta:editing-cycles>
    <meta:editing-duration>PT0S</meta:editing-duration>
    <dc:title>et-autour:partenaires</dc:title>
  </office:meta>
</office:document-meta>
</file>