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png" manifest:full-path="Pictures/54abccffc4d70d941dbc35d9a64f5a6d.png"/>
  <manifest:file-entry manifest:media-type="image/jpeg" manifest:full-path="Pictures/ff92b06207e91f0e26f0bb06b1f1f8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association:membres-honneurs"/><text:bookmark-start text:name="__RefHeading___les_membres_d_honneurs_de_l_association_pour_le_soutien_qu_ils_nous_apportent_1"/><text:bookmark-start text:name="les_membres_d_honneurs_de_l_association_pour_le_soutien_qu_ils_nous_apportent"/>Les membres d'honneurs de l'association pour le soutien qu'ils nous apportent<text:bookmark-end text:name="__RefHeading___les_membres_d_honneurs_de_l_association_pour_le_soutien_qu_ils_nous_apportent_1"/><text:bookmark-end text:name="les_membres_d_honneurs_de_l_association_pour_le_soutien_qu_ils_nous_apportent"/></text:h>
      <text:h text:style-name="Heading_20_3" text:outline-level="3"><text:bookmark-start text:name="__RefHeading___centre_social_bordeaux-nord_2"/><text:bookmark-start text:name="centre_social_bordeaux-nord"/>Centre social Bordeaux-Nord<text:bookmark-end text:name="__RefHeading___centre_social_bordeaux-nord_2"/><text:bookmark-end text:name="centre_social_bordeaux-nord"/></text:h>
      <text:p text:style-name="Text_20_body"><draw:a xlink:type="simple" xlink:href="http://csbn.org"><draw:frame draw:style-name="media" draw:name="1" text:anchor-type="as-char" draw:z-index="1" svg:width="3.175cm" svg:height="1.9314583333333cm"><draw:image xlink:href="Pictures/54abccffc4d70d941dbc35d9a64f5a6d.png" xlink:type="simple" xlink:show="embed" xlink:actuate="onLoad"/></draw:frame></draw:a></text:p>
      <text:h text:style-name="Heading_20_3" text:outline-level="3"><text:bookmark-start text:name="__RefHeading___le_comite_de_quartier_bordeaux-nord_chartrons_3"/><text:bookmark-start text:name="le_comite_de_quartier_bordeaux-nord_chartrons"/>Le comité de quartier Bordeaux-Nord / Chartrons<text:bookmark-end text:name="__RefHeading___le_comite_de_quartier_bordeaux-nord_chartrons_3"/><text:bookmark-end text:name="le_comite_de_quartier_bordeaux-nord_chartrons"/></text:h>
      <text:h text:style-name="Heading_20_3" text:outline-level="3"><text:bookmark-start text:name="__RefHeading___cap_sciences_4"/><text:bookmark-start text:name="cap_sciences"/>Cap Sciences<text:bookmark-end text:name="__RefHeading___cap_sciences_4"/><text:bookmark-end text:name="cap_sciences"/></text:h>
      <text:p text:style-name="Text_20_body"><draw:a xlink:type="simple" xlink:href="http://www.cap-sciences.net"><draw:frame draw:style-name="media" draw:name="2" text:anchor-type="as-char" draw:z-index="2" svg:width="1.8520833333333cm" svg:height="1.8520833333333cm"><draw:image xlink:href="Pictures/ff92b06207e91f0e26f0bb06b1f1f8ce.jpg" xlink:type="simple" xlink:show="embed" xlink:actuate="onLoad"/></draw:frame></draw:a></text:p>
      <text:p text:style-name="Text_20_body">~~DISCUSSION:off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ciation:membres-honneurs</dc:title>
  </office:meta>
</office:document-meta>
</file>