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60779c604601d29f5b91d9d56f4f8a2.jpg"/>
  <manifest:file-entry manifest:media-type="image/jpeg" manifest:full-path="Pictures/1e5145d6828618fdb9da837ed05450c8.jpg"/>
  <manifest:file-entry manifest:media-type="image/jpeg" manifest:full-path="Pictures/a03807315b8d81f07527a43651eede64.jpg"/>
  <manifest:file-entry manifest:media-type="image/jpeg" manifest:full-path="Pictures/bb3cbf122d074e954e6f0a7f2e001faa.jpg"/>
  <manifest:file-entry manifest:media-type="image/jpeg" manifest:full-path="Pictures/e26ee35f3d65df8549f1ad14c70c4ec2.jpg"/>
  <manifest:file-entry manifest:media-type="image/jpeg" manifest:full-path="Pictures/732e674c51c7faf9fc9cf202081701d4.jpg"/>
  <manifest:file-entry manifest:media-type="image/jpeg" manifest:full-path="Pictures/ca1d4fc298d9d5511f26b9b31f76da6e.jpg"/>
  <manifest:file-entry manifest:media-type="image/jpeg" manifest:full-path="Pictures/a3006d201951a9186d0317bac3e5ccff.jpg"/>
  <manifest:file-entry manifest:media-type="image/jpeg" manifest:full-path="Pictures/1ae421f7311cd4a2079bbba2cb22b14c.jpg"/>
  <manifest:file-entry manifest:media-type="image/jpeg" manifest:full-path="Pictures/3a2856bcb129d4b6f5f1b2b1790fc29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span text:style-name="Source_20_Text"><text:bookmark text:name="actualites:2012"/>
&lt;font size=3em&gt;&lt;center&gt;&lt;b&gt;Actualités 2012&lt;/center&gt;&lt;/b&gt;&lt;/font&gt;
</text:span></text:p>
      <text:h text:style-name="Heading_20_2" text:outline-level="2"><text:bookmark-start text:name="__RefHeading___novembre_2012_1"/><text:bookmark-start text:name="novembre_2012"/>Novembre 2012<text:bookmark-end text:name="__RefHeading___novembre_2012_1"/><text:bookmark-end text:name="novembre_2012"/></text:h>
      <text:h text:style-name="Heading_20_3" text:outline-level="3"><text:bookmark-start text:name="__RefHeading___participation_aux_6emes_rencontres_nationales_de_l_habitat_participatif_a_grenoble_2"/><text:bookmark-start text:name="participation_aux_6emes_rencontres_nationales_de_l_habitat_participatif_a_grenoble"/>Participation aux 6èmes rencontres Nationales de l’Habitat Participatif à Grenoble<text:bookmark-end text:name="__RefHeading___participation_aux_6emes_rencontres_nationales_de_l_habitat_participatif_a_grenoble_2"/><text:bookmark-end text:name="participation_aux_6emes_rencontres_nationales_de_l_habitat_participatif_a_grenoble"/></text:h>
      <text:p text:style-name="Text_20_body">Sept adhérents d'H'Nord font le voyage à Grenoble <text:a xlink:type="simple" xlink:href="http://www.habitatparticipatif.net/" text:style-name="Internet_20_link" text:visited-style-name="Visited_20_Internet_20_Link">habitatparticipatif.net</text:a></text:p>
      <text:p text:style-name="Text_20_body">Animation d'une matinée sur les Ateliers Participatifs d'Architecture par nos deux architectes.</text:p>
      <text:h text:style-name="Heading_20_2" text:outline-level="2"><text:bookmark-start text:name="__RefHeading___octobre_2012_3"/><text:bookmark-start text:name="octobre_2012"/>Octobre 2012<text:bookmark-end text:name="__RefHeading___octobre_2012_3"/><text:bookmark-end text:name="octobre_2012"/></text:h>
      <text:h text:style-name="Heading_20_3" text:outline-level="3"><text:bookmark-start text:name="__RefHeading___week-end_de_travail_au_prieure_du_mouquet_4"/><text:bookmark-start text:name="week-end_de_travail_au_prieure_du_mouquet"/>Week-end de travail au Prieuré du Mouquet<text:bookmark-end text:name="__RefHeading___week-end_de_travail_au_prieure_du_mouquet_4"/><text:bookmark-end text:name="week-end_de_travail_au_prieure_du_mouquet"/></text:h>
      <text:list text:style-name="List_20_1" text:continue-numbering="false">
        <text:list-item>
          <text:p text:style-name="List_20_1_Content_First"> Atelier Participatif d'Architecture</text:p>
        </text:list-item>
        <text:list-item>
          <text:p text:style-name="List_20_1_Content"> Structure financière coopérative de capitalisation ou locative</text:p>
        </text:list-item>
        <text:list-item>
          <text:p text:style-name="List_20_1_Content_Last"> Locaux d'activités professionnelles</text:p>
        </text:list-item>
      </text:list>
      <text:h text:style-name="Heading_20_3" text:outline-level="3"><text:bookmark-start text:name="__RefHeading___etablissement_de_releves_sur_les_parcelles_de_la_cub_5"/><text:bookmark-start text:name="etablissement_de_releves_sur_les_parcelles_de_la_cub"/>Etablissement de relevés sur les parcelles de la CUB<text:bookmark-end text:name="__RefHeading___etablissement_de_releves_sur_les_parcelles_de_la_cub_5"/><text:bookmark-end text:name="etablissement_de_releves_sur_les_parcelles_de_la_cub"/></text:h>
      <text:p text:style-name="Text_20_body"><draw:frame draw:style-name="media" draw:name="0" text:anchor-type="as-char" draw:z-index="0" svg:width="5.2916666666667cm" svg:height="3.5139973958333cm"><draw:image xlink:href="Pictures/760779c604601d29f5b91d9d56f4f8a2.jpg" xlink:type="simple" xlink:show="embed" xlink:actuate="onLoad"/></draw:frame><draw:frame draw:style-name="media" draw:name="1" text:anchor-type="as-char" draw:z-index="1" svg:width="4.6302083333333cm" svg:height="3.0747477213542cm"><draw:image xlink:href="Pictures/1e5145d6828618fdb9da837ed05450c8.jpg" xlink:type="simple" xlink:show="embed" xlink:actuate="onLoad"/></draw:frame></text:p>
      <text:p text:style-name="Text_20_body">Dans le cadre de la Convention établie avec la Communauté Urbaine de Bordeaux (CUB), nous avons commencé les travaux de relevés des parcelles, dimensions, nature de la végétation, état du bâti à rénover ou démolir.
Bien sûr la végétation a repris ses droits, “quelques” travaux de défrichage sont nécessaires</text:p>
      <text:p text:style-name="Text_20_body">Ces travaux sont réalisés dans le cadre des Ateliers Participatifs d'Architecture.</text:p>
      <text:p text:style-name="Text_20_body">Les futurs habitants participent donc très en amont de la construction.</text:p>
      <text:p text:style-name="Text_20_body"><draw:frame draw:style-name="media" draw:name="2" text:anchor-type="as-char" draw:z-index="2" svg:width="3.96875cm" svg:height="5.9764705882353cm"><draw:image xlink:href="Pictures/a03807315b8d81f07527a43651eede64.jpg" xlink:type="simple" xlink:show="embed" xlink:actuate="onLoad"/></draw:frame><draw:frame draw:style-name="media" draw:name="3" text:anchor-type="as-char" draw:z-index="3" svg:width="3.96875cm" svg:height="5.9764705882353cm"><draw:image xlink:href="Pictures/bb3cbf122d074e954e6f0a7f2e001faa.jpg" xlink:type="simple" xlink:show="embed" xlink:actuate="onLoad"/></draw:frame><draw:frame draw:style-name="media" draw:name="4" text:anchor-type="as-char" draw:z-index="4" svg:width="3.96875cm" svg:height="5.9764705882353cm"><draw:image xlink:href="Pictures/e26ee35f3d65df8549f1ad14c70c4ec2.jpg" xlink:type="simple" xlink:show="embed" xlink:actuate="onLoad"/></draw:frame><draw:frame draw:style-name="media" draw:name="5" text:anchor-type="as-char" draw:z-index="5" svg:width="3.96875cm" svg:height="5.9764705882353cm"><draw:image xlink:href="Pictures/732e674c51c7faf9fc9cf202081701d4.jpg" xlink:type="simple" xlink:show="embed" xlink:actuate="onLoad"/></draw:frame><draw:frame draw:style-name="media" draw:name="6" text:anchor-type="as-char" draw:z-index="6" svg:width="3.96875cm" svg:height="5.9764705882353cm"><draw:image xlink:href="Pictures/ca1d4fc298d9d5511f26b9b31f76da6e.jpg" xlink:type="simple" xlink:show="embed" xlink:actuate="onLoad"/></draw:frame>
<draw:frame draw:style-name="media" draw:name="7" text:anchor-type="as-char" draw:z-index="7" svg:width="3.96875cm" svg:height="5.9764705882353cm"><draw:image xlink:href="Pictures/a3006d201951a9186d0317bac3e5ccff.jpg" xlink:type="simple" xlink:show="embed" xlink:actuate="onLoad"/></draw:frame></text:p>
      <text:p text:style-name="Text_20_body">.</text:p>
      <text:h text:style-name="Heading_20_2" text:outline-level="2"><text:bookmark-start text:name="__RefHeading___juin_2012_6"/><text:bookmark-start text:name="juin_2012"/>Juin 2012<text:bookmark-end text:name="__RefHeading___juin_2012_6"/><text:bookmark-end text:name="juin_2012"/></text:h>
      <text:h text:style-name="Heading_20_3" text:outline-level="3"><text:bookmark-start text:name="__RefHeading___week-end_de_travail_au_prieure_du_mouquet_7"/><text:bookmark-start text:name="week-end_de_travail_au_prieure_du_mouquet1"/>Week-end de travail au Prieuré du Mouquet<text:bookmark-end text:name="__RefHeading___week-end_de_travail_au_prieure_du_mouquet_7"/><text:bookmark-end text:name="week-end_de_travail_au_prieure_du_mouquet1"/></text:h>
      <text:list text:style-name="List_20_1" text:continue-numbering="false">
        <text:list-item>
          <text:p text:style-name="List_20_1_Content_First"> Maîtrise d'ouvrage, maîtrise d'oeuvre</text:p>
        </text:list-item>
        <text:list-item>
          <text:p text:style-name="List_20_1_Content"> Partenariat avec le bailleur social</text:p>
        </text:list-item>
        <text:list-item>
          <text:p text:style-name="List_20_1_Content_Last"> Prise en compte du bénévolat</text:p>
        </text:list-item>
      </text:list>
      <text:p text:style-name="Text_20_body"><draw:frame draw:style-name="media" draw:name="Journée studieuse Legend" text:anchor-type="as-char" draw:z-index="0" svg:width="5.2916666666667cm"><draw:text-box><text:p text:style-name="legendcenter"><draw:frame draw:style-name="media" draw:name="Journée studieuse" text:anchor-type="as-char" draw:z-index="8" svg:width="5.2916666666667cm" svg:height="3.5194966092853cm"><draw:image xlink:href="Pictures/1ae421f7311cd4a2079bbba2cb22b14c.jpg" xlink:type="simple" xlink:show="embed" xlink:actuate="onLoad"/></draw:frame>Journée studieuse</text:p></draw:text-box></draw:frame><draw:frame draw:style-name="media" draw:name="Le soir  Legend" text:anchor-type="as-char" draw:z-index="0" svg:width="5.2916666666667cm"><draw:text-box><text:p text:style-name="legendcenter"><draw:frame draw:style-name="media" draw:name="Le soir " text:anchor-type="as-char" draw:z-index="9" svg:width="5.2916666666667cm" svg:height="7.9561764705882cm"><draw:image xlink:href="Pictures/3a2856bcb129d4b6f5f1b2b1790fc290.jpg" xlink:type="simple" xlink:show="embed" xlink:actuate="onLoad"/></draw:frame>Le soir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ctualites:2012</dc:title>
  </office:meta>
</office:document-meta>
</file>