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1465c8e15dca765ce922992399b1034.jpg"/>
  <manifest:file-entry manifest:media-type="image/png" manifest:full-path="Pictures/17a8f841ebb0c380dbbd6c48768a0138.png"/>
  <manifest:file-entry manifest:media-type="image/jpeg" manifest:full-path="Pictures/2d8a8a4985a2bae0b6f7a1a60d87a93e.jpg"/>
  <manifest:file-entry manifest:media-type="image/jpeg" manifest:full-path="Pictures/1c75a9dab74605b0ff79c4bd921cfb30.jpg"/>
  <manifest:file-entry manifest:media-type="image/jpeg" manifest:full-path="Pictures/fd3d8f8d7e58d8e99bf8152de0cbdc6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cueil"/><text:bookmark-start text:name="__RefHeading___nouveau_site_1"/><text:bookmark-start text:name="nouveau_site"/>Nouveau site !<text:bookmark-end text:name="__RefHeading___nouveau_site_1"/><text:bookmark-end text:name="nouveau_sit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Visitez notre nouveau site <text:a xlink:type="simple" xlink:href="https://www.h-nord.com/" text:style-name="Internet_20_link" text:visited-style-name="Visited_20_Internet_20_Link">h-nord.com</text:a></text:p>
          </table:table-cell>
        </table:table-row>
      </table:table>
      <text:h text:style-name="Heading_20_1" text:outline-level="1"><text:bookmark-start text:name="__RefHeading___bienvenue_2"/><text:bookmark-start text:name="bienvenue"/>Bienvenue<text:bookmark-end text:name="__RefHeading___bienvenue_2"/><text:bookmark-end text:name="bienvenue"/></text:h>
      <text:p text:style-name="Text_20_body"><text:span text:style-name="Strong_20_Emphasis">H'Nord</text:span> est une association qui a pour objet de promouvoir  une  coopérative d'habitants à Bordeaux.<text:line-break/></text:p>
      <text:p text:style-name="Text_20_body">UN AUTRE MODE D'HABITAT POUR MOI, POUR NOUS !...</text:p>
      <text:p text:style-name="Text_20_body">La COOPERATIVE H'NORD a été créée le 16/06/2016, l'association a été maintenue et son objectif modifié en tant qu'association pour la promotion et la communication, interne et externe, de la Coopérative...
Elle  réunit des personnes sensibles aux problèmes environnementaux, architecturaux et sociaux en milieu urbain et a imaginé un <text:span text:style-name="Strong_20_Emphasis">écoquartier</text:span> ou quartier durable, dont les habitations, conçues par les futurs résidents, seraient portées par les murs d’anciens chais, derniers vestiges de l’activité portuaire de la ville, en acquérant une friche urbaine sise à Bordeaux Nord, à la lisière des quartiers Chartrons et Bacalan : l’îlot Dupaty.<text:line-break/></text:p>
      <text:p text:style-name="Text_20_body"><text:a xlink:type="simple" xlink:href="https://www.hnord.o2switch.net/hn/lib/exe/fetch.php?media=association:presentation_hnord.pdf" text:style-name="Internet_20_link" text:visited-style-name="Visited_20_Internet_20_Link">|Une présentation rapide de l'association </text:a>, dont des photos aériennes des lieux...(vous devez pouvoir lire les fichiers .pdf)
<text:span text:style-name="Source_20_Text">&lt;a href="https://pdfreaders.org/" target="_blank"&gt;&lt;img src="https://pdfreaders.org/graphics/pdfreaders-freedom.fr.png" alt="pdfreaders.org" /&gt;&lt;/a&gt;&lt;br /&gt;</text:span></text:p>
      <text:p text:style-name="Text_20_body">ou par là: <text:a xlink:type="simple" xlink:href="https://www.hnord.o2switch.net/hn/doku.php?id=association:association#une_video_de_presentation" text:style-name="Internet_20_link" text:visited-style-name="Visited_20_Internet_20_Link">en vidéo</text:a>
<draw:frame draw:style-name="mediacenter" draw:name="0" text:anchor-type="paragraph" draw:z-index="0" svg:width="5.2916666666667cm" svg:height="3.7412083333333cm"><draw:image xlink:href="Pictures/a1465c8e15dca765ce922992399b1034.jpg" xlink:type="simple" xlink:show="embed" xlink:actuate="onLoad"/></draw:frame></text:p>
      <text:p text:style-name="Text_20_body"><text:span text:style-name="underline"><text:span text:style-name="Strong_20_Emphasis">Présentation</text:span></text:span></text:p>
      <text:p text:style-name="Text_20_body"><text:span text:style-name="Source_20_Text">&lt;div align="center"&gt;&lt;iframe width="640" height="360" frameborder="0" webkitallowfullscreen mozallowfullscreen src="https://player.vimeo.com/video/248904492" allowfullscreen&gt;&lt;/iframe&gt;
&lt;p&gt;&lt;a href="https://vimeo.com/248904492"&gt;Film HNORD-11-2017&lt;/a&gt; sur &lt;a href="https://vimeo.com"&gt;Vimeo&lt;/a&gt; &lt;a href="http://www.catherinebusch.com"&gt;  par Catherine Busch&lt;/a&gt;&lt;/p&gt;&lt;/div&gt;&lt;p&gt;</text:span></text:p>
      <text:h text:style-name="Heading_20_1" text:outline-level="1"><text:bookmark-start text:name="__RefHeading___evolution_de_notre_projet_3"/><text:bookmark-start text:name="evolution_de_notre_projet"/>Évolution de notre projet<text:bookmark-end text:name="__RefHeading___evolution_de_notre_projet_3"/><text:bookmark-end text:name="evolution_de_notre_projet"/></text:h>
      <text:h text:style-name="Heading_20_4" text:outline-level="4"><text:bookmark-start text:name="__RefHeading___fevrier_2020ca_bouge_4"/><text:bookmark-start text:name="fevrier_2020ca_bouge"/>FEVRIER 2020 : ça bouge !<text:bookmark-end text:name="__RefHeading___fevrier_2020ca_bouge_4"/><text:bookmark-end text:name="fevrier_2020ca_bouge"/></text:h>
      <text:p text:style-name="Text_20_body">Depuis 2016 et la création de notre coopérative, le projet <text:span text:style-name="Strong_20_Emphasis">H'Nord</text:span> a enfin pris un tour décisif et concret :</text:p>
      <text:list text:style-name="List_20_1" text:continue-numbering="false">
        <text:list-item>
          <text:p text:style-name="List_20_1_Content_First"> nous avons choisi notre équipe d'architectes et son bureau d'études en mai 2016 et avec eux avons – beaucoup - travaillé à l'élaboration des plans et des équipements.</text:p>
        </text:list-item>
        <text:list-item>
          <text:p text:style-name="List_20_1_Content"> en parallèle, nous avons affiné  les conventions nous reliant au bailleur social (CDC Habitat), et avancé sur  le montage financier de l'opération. Nous avons aussi rencontré de nombreuses fois les services de la Métropole pour satisfaire aux exigences réglementaires multiples dans cet environnement urbain très contraint. </text:p>
        </text:list-item>
        <text:list-item>
          <text:p text:style-name="List_20_1_Content"> nous avons déposé notre demande de permis de construire en février 2018 et l'<text:span text:style-name="Strong_20_Emphasis">avons obtenu en août 2018</text:span>.</text:p>
        </text:list-item>
        <text:list-item>
          <text:p text:style-name="List_20_1_Content_Last"> depuis, de nombreux contacts ont été pris avec les riverains et acteurs du terrain et nous sommes heureux d'être parvenus à régler de nombreux problèmes. </text:p>
        </text:list-item>
      </text:list>
      <text:p text:style-name="Text_20_body">Nous abordons donc désormais la phase suivante – <text:span text:style-name="Strong_20_Emphasis">celle de la construction</text:span> –  et nous recherchons encore  des personnes et des familles intéressées par  notre projet et notre charte (en particulier celles qui sont éligibles aux PLS, PLUS ou PLAI) ...</text:p>
      <text:p text:style-name="Text_20_body"><text:span text:style-name="Strong_20_Emphasis">DEPUIS LE DEBUT DE L'ANNEE 2020</text:span>, de nombreuses réunions avec nos différents partenaires nous font espérer un début des travaux à la fin de l'année 2020 et une livraison des logements fin 2023, à condition que la Métropole ouvre la voie nouvelle Emile Penault, ouverture nécessaire au démarrage du chantier...
Les responsables des services se sont engagés à ouvrir la voie le plus tôt possible, début avril, l'appel d'offre pour la démolition des murs ayant été fructueux (mais échéances en attente depuis le début de la pandémie)...</text:p>
      <text:p text:style-name="Text_20_body"><text:span text:style-name="Strong_20_Emphasis">Sont encore disponibles des T2, T3, T4, T5.</text:span></text:p>
      <text:p text:style-name="Text_20_body"><text:span text:style-name="Strong_20_Emphasis">Nos réunions – dites de premier accueil – sont interrompues pour cause de pandémie, elles sont capitales pour une prise de contact, bien sûr, mais aussi pour des explications de vive voix sur le projet et des informations sur notre fonctionnement.</text:span></text:p>
      <text:p text:style-name="Text_20_body"> Vous pouvez vous inscrire, dès que les réunions reprendront, via notre <text:a xlink:type="simple" xlink:href="https://www.hnord.o2switch.net/hn/doku.php?id=accueil:emails" text:style-name="Internet_20_link" text:visited-style-name="Visited_20_Internet_20_Link">formulaire de contact</text:a> pour que nous puissions avoir connaissance de l'intérêt que vous portez à H'Nord.</text:p>
      <text:p text:style-name="Text_20_body">A bientôt !</text:p>
      <text:p text:style-name="Text_20_body"><text:a xlink:type="simple" xlink:href="http://www.financement-logement-social.logement.gouv.fr/le-financement-des-pls-a1192.html" text:style-name="Internet_20_link" text:visited-style-name="Visited_20_Internet_20_Link">Site officiel pour le financement du logement social</text:a></text:p>
      <text:p text:style-name="Text_20_body"><text:a xlink:type="simple" xlink:href="https://www.service-public.fr/particuliers/vosdroits/F869" text:style-name="Internet_20_link" text:visited-style-name="Visited_20_Internet_20_Link">Données pour les plafonds de ressources</text:a></text:p>
      <text:h text:style-name="Heading_20_1" text:outline-level="1"><text:bookmark-start text:name="__RefHeading___rencontres_evenements_5"/><text:bookmark-start text:name="rencontres_evenements"/>Rencontres / Événements<text:bookmark-end text:name="__RefHeading___rencontres_evenements_5"/><text:bookmark-end text:name="rencontres_evenements"/></text:h>
      <text:h text:style-name="Heading_20_4" text:outline-level="4"><text:bookmark-start text:name="__RefHeading___premier_accueil_6"/><text:bookmark-start text:name="premier_accueil"/>Premier accueil<text:bookmark-end text:name="__RefHeading___premier_accueil_6"/><text:bookmark-end text:name="premier_accueil"/></text:h>
      <text:p text:style-name="Text_20_body">Des rencontres de <text:span text:style-name="Strong_20_Emphasis">premier accueil</text:span> sont régulièrement proposées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able:table-cell office:value-type="string" table:style-name="PluginODTAutoStyle_TableCell_9">
            <text:p text:style-name="PluginODTAutoStyle_Paragraph_10"><text:span text:style-name="Strong_20_Emphasis"> Vous voulez en savoir plus, nous rencontrer, obtenir un rendez-vous téléphonique ? </text:span>Utilisez le <text:a xlink:type="simple" xlink:href="https://www.hnord.o2switch.net/hn/doku.php?id=accueil:emails" text:style-name="Internet_20_link" text:visited-style-name="Visited_20_Internet_20_Link">formulaire de contact</text:a> en précisant si nécessaire votre numéro de téléphone et vos créneaux horaires disponibles</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able:table-cell office:value-type="string" table:style-name="PluginODTAutoStyle_TableCell_14">
            <text:p text:style-name="PluginODTAutoStyle_Paragraph_15">La prochaine rencontre de premier accueil se déroulera le <text:span text:style-name="Strong_20_Emphasis">JEUDI 4 FÉVRIER 2021 de 18h00 à 19h00 </text:span><text:line-break/>
<text:line-break/>
Rendez-vous à l'<text:span text:style-name="Strong_20_Emphasis">UNITEC 1</text:span><text:line-break/>4 allée du Doyen Georges Brus<text:line-break/>
Entrée 2, étage 1<text:line-break/>
PESSAC<text:line-break/></text:p>
            <text:p text:style-name="Text_20_body">(tram B arrêt Saige)</text:p>
            <text:p text:style-name="Text_20_body"><text:a xlink:type="simple" xlink:href="http://u.osmfr.org/m/544794/" text:style-name="Internet_20_link" text:visited-style-name="Visited_20_Internet_20_Link">Plan d'​accès</text:a></text:p>
          </table:table-cell>
        </table:table-row>
      </table:table>
      <text:p text:style-name="Text_20_body">Vous serez les bienvenu(e)s pour discuter, échanger, critiquer !!!</text:p>
      <text:h text:style-name="Heading_20_1" text:outline-level="1"><text:bookmark-start text:name="__RefHeading___reperes_7"/><text:bookmark-start text:name="reperes"/>REPERES<text:bookmark-end text:name="__RefHeading___reperes_7"/><text:bookmark-end text:name="reperes"/></text:h>
      <text:p text:style-name="Text_20_body">Loi ALUR Décret d'application paru le 23 décembre 2015</text:p>
      <text:h text:style-name="Heading_20_2" text:outline-level="2"><text:bookmark-start text:name="__RefHeading___NoTitle_8"/><text:bookmark-start text:name="section"/><text:bookmark-end text:name="__RefHeading___NoTitle_8"/><text:bookmark-end text:name="section"/></text:h>
      <text:p text:style-name="Text_20_body"><draw:frame draw:style-name="medialeft" draw:name="1" text:anchor-type="paragraph" draw:z-index="1" svg:width="2.6458333333333cm" svg:height="2.6458333333333cm"><draw:image xlink:href="Pictures/17a8f841ebb0c380dbbd6c48768a0138.png" xlink:type="simple" xlink:show="embed" xlink:actuate="onLoad"/></draw:frame>Décret de la loi Alur précisant le fonctionnement des deux nouvelles
formes juridiques qui permettent de réaliser les projets d’habitat participatif (sociétés
d’autopromotion et d’attribution ou coopératives d’habitants).
Il définit notamment :</text:p>
      <text:list text:style-name="List_20_1" text:continue-numbering="false">
        <text:list-item>
          <text:p text:style-name="List_20_1_Content_First"> les modalités de mise en location de logements construits ;</text:p>
        </text:list-item>
        <text:list-item>
          <text:p text:style-name="List_20_1_Content"> les possibilités de cession ou de donation des parts de la société ;</text:p>
        </text:list-item>
        <text:list-item>
          <text:p text:style-name="List_20_1_Content_Last"> les conditions de retrait d’un associé.</text:p>
        </text:list-item>
      </text:list>
      <text:p text:style-name="Text_20_body"><text:a xlink:type="simple" xlink:href="https://www.hnord.o2switch.net/hn/lib/exe/fetch.php?media=actualites:2015.12.23_sp_decret_habitat_participatif_cp.pdf" text:style-name="Internet_20_link" text:visited-style-name="Visited_20_Internet_20_Link">Lire le communiqué de presse</text:a></text:p>
      <text:p text:style-name="Text_20_body"><text:a xlink:type="simple" xlink:href="https://www.hnord.o2switch.net/hn/lib/exe/fetch.php?media=joe_20151223_0068.pdf" text:style-name="Internet_20_link" text:visited-style-name="Visited_20_Internet_20_Link">Le texte du Journal Officiel</text:a></text:p>
      <text:list text:style-name="List_20_1" text:continue-numbering="false">
        <text:list-item>
          <text:p text:style-name="LastListParagraph_List_20_1_Content_First"> <text:span text:style-name="Strong_20_Emphasis">Bastamag</text:span></text:p>
        </text:list-item>
      </text:list>
      <text:p text:style-name="Text_20_body">A Vienne (Autriche) : le logement coopératif freine la hausse des prix des loyers <text:a xlink:type="simple" xlink:href="https://www.hnord.o2switch.net/hn/lib/exe/fetch.php?media=presse:vienne_logement_cooperatif.pdf" text:style-name="Internet_20_link" text:visited-style-name="Visited_20_Internet_20_Link">À lire ici</text:a></text:p>
      <text:list text:style-name="List_20_1" text:continue-numbering="false">
        <text:list-item>
          <text:p text:style-name="LastListParagraph_List_20_1_Content_First"> <text:span text:style-name="Strong_20_Emphasis">Radio France Bleu Gironde</text:span></text:p>
        </text:list-item>
      </text:list>
      <text:p text:style-name="Text_20_body"><draw:frame draw:style-name="media" draw:name="2" text:anchor-type="as-char" draw:z-index="2" svg:width="2.6458333333333cm" svg:height="2.6458333333333cm"><draw:image xlink:href="Pictures/2d8a8a4985a2bae0b6f7a1a60d87a93e.jpg" xlink:type="simple" xlink:show="embed" xlink:actuate="onLoad"/></draw:frame></text:p>
      <text:p text:style-name="Text_20_body">Le 22 mai 2015, Philippe Vigier de Radio France Bleu interviewait Anne et Pïou dans le cadre de l'émission “Bien dans ma Ville”.</text:p>
      <text:p text:style-name="Text_20_body"><draw:frame draw:style-name="media" draw:name="3" text:anchor-type="as-char" draw:z-index="3" svg:width="5.2916666666667cm" svg:height="2.9765625cm"><draw:image xlink:href="Pictures/1c75a9dab74605b0ff79c4bd921cfb30.jpg" xlink:type="simple" xlink:show="embed" xlink:actuate="onLoad"/></draw:frame></text:p>
      <text:p text:style-name="Text_20_body">Diffusion du samedi 30 mai à 7h40</text:p>
      <text:p text:style-name="Text_20_body"><text:a xlink:type="simple" xlink:href="https://www.hnord.o2switch.net/hn/lib/exe/fetch.php?media=actualites:h_nord_france_bleu.mp3" text:style-name="Internet_20_link" text:visited-style-name="Visited_20_Internet_20_Link">h_nord_france_bleu.mp3</text:a></text:p>
      <text:p text:style-name="Text_20_body"><text:a xlink:type="simple" xlink:href="https://www.francebleu.fr/patrimoine/architecture/bien-dans-ma-ville-du-samedi/h-nord" text:style-name="Internet_20_link" text:visited-style-name="Visited_20_Internet_20_Link">Le site de l'émission du samedi</text:a></text:p>
      <text:p text:style-name="Text_20_body"><draw:frame draw:style-name="media" draw:name="4" text:anchor-type="as-char" draw:z-index="4" svg:width="2.6458333333333cm" svg:height="4.7037037037037cm"><draw:image xlink:href="Pictures/fd3d8f8d7e58d8e99bf8152de0cbdc66.jpg" xlink:type="simple" xlink:show="embed" xlink:actuate="onLoad"/></draw:frame></text:p>
      <text:p text:style-name="Text_20_body">et dimanche 31 mai à 8h50</text:p>
      <text:p text:style-name="Text_20_body"><text:a xlink:type="simple" xlink:href="https://www.hnord.o2switch.net/hn/lib/exe/fetch.php?media=actualites:h_nord_france_bleu-1.mp3" text:style-name="Internet_20_link" text:visited-style-name="Visited_20_Internet_20_Link">h_nord_france_bleu-1.mp3</text:a></text:p>
      <text:p text:style-name="Text_20_body"><text:a xlink:type="simple" xlink:href="https://www.francebleu.fr/environnement/architecture/bien-dans-ma-ville-du-dimanche/h-nord" text:style-name="Internet_20_link" text:visited-style-name="Visited_20_Internet_20_Link">Le site de l'émission du dimanche</text:a></text:p>
      <text:list text:style-name="List_20_1" text:continue-numbering="false">
        <text:list-item>
          <text:p text:style-name="LastListParagraph_List_20_1_Content_First"> <text:span text:style-name="Strong_20_Emphasis">Rue 89 Bordeaux</text:span></text:p>
        </text:list-item>
      </text:list>
      <text:p text:style-name="Text_20_body">Article du 14 février 2015</text:p>
      <text:p text:style-name="Text_20_body"><text:a xlink:type="simple" xlink:href="https://rue89bordeaux.com/2015/02/lhabitat-participatif-renait-bordelais/" text:style-name="Internet_20_link" text:visited-style-name="Visited_20_Internet_20_Link">L'habitat participatif renaît dans le bordelais</text:a></text:p>
      <text:list text:style-name="List_20_1" text:continue-numbering="false">
        <text:list-item>
          <text:p text:style-name="LastListParagraph_List_20_1_Content_First">  <text:span text:style-name="Strong_20_Emphasis">France Culture le 27 février</text:span></text:p>
        </text:list-item>
      </text:list>
      <text:p text:style-name="Text_20_body">Antoine Garapon reçoit Sarah Trudelle, porte-parole de l'association Habicoop qui promeut les coopératives d'habitants,
et Geoffroy Valadon, animateur du collectif “La Rotative”.</text:p>
      <text:p text:style-name="Text_20_body"><text:a xlink:type="simple" xlink:href="https://www.hnord.o2switch.net/hn/lib/exe/fetch.php?media=actualites:sarah-trudelle-27.02.2014-france-culture.mp3" text:style-name="Internet_20_link" text:visited-style-name="Visited_20_Internet_20_Link">sarah-trudelle-27.02.2014-france-culture.mp3</text:a></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able:table-cell office:value-type="string" table:style-name="PluginODTAutoStyle_TableCell_19">
            <text:p text:style-name="PluginODTAutoStyle_Paragraph_20">La loi ALUR a été promulguée le 24 mars 2014 et publiée au journal officiel du 26 mars 2014Elle permet la reconnaissance du statut de coopératives d'habitants!</text:p>
            <text:p text:style-name="Text_20_body">Merci à <text:a xlink:type="simple" xlink:href="https://habicoop.fr/spip.php?page=sommaire" text:style-name="Internet_20_link" text:visited-style-name="Visited_20_Internet_20_Link">Habicoop</text:a> pour son travail à ce sujet!</text:p>
          </table:table-cell>
        </table:table-row>
      </table:table>
      <text:p text:style-name="Text_20_body">Toute l'actualité, <text:span text:style-name="Strong_20_Emphasis"><text:a xlink:type="simple" xlink:href="https://www.hnord.o2switch.net/hn/doku.php?id=presse:revue_de_presse" text:style-name="Internet_20_link" text:visited-style-name="Visited_20_Internet_20_Link"> c'est ici!</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ccueil</dc:title>
  </office:meta>
</office:document-meta>
</file>